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style:contextual-spacing="true" fo:margin-bottom="0.1388in" fo:margin-left="4.1347in">
        <style:tab-stops/>
      </style:paragraph-properties>
    </style:style>
    <style:style style:name="T2" style:parent-style-name="Domyślnaczcionkaakapitu" style:family="text">
      <style:text-properties style:font-name="Calibri Light" style:font-name-complex="Calibri Light"/>
    </style:style>
    <style:style style:name="T3" style:parent-style-name="Domyślnaczcionkaakapitu" style:family="text">
      <style:text-properties style:font-name="Calibri Light" style:font-name-complex="Calibri Light"/>
    </style:style>
    <style:style style:name="T4" style:parent-style-name="Domyślnaczcionkaakapitu" style:family="text">
      <style:text-properties style:font-name="Calibri Light" style:font-name-complex="Calibri Light"/>
    </style:style>
    <style:style style:name="T5" style:parent-style-name="Domyślnaczcionkaakapitu" style:family="text">
      <style:text-properties style:font-name="Calibri Light" style:font-name-complex="Calibri Light"/>
    </style:style>
    <style:style style:name="T6" style:parent-style-name="Domyślnaczcionkaakapitu" style:family="text">
      <style:text-properties style:font-name="Calibri Light" style:font-name-complex="Calibri Light"/>
    </style:style>
    <style:style style:name="T7" style:parent-style-name="Domyślnaczcionkaakapitu" style:family="text">
      <style:text-properties style:font-name="Calibri Light" style:font-name-complex="Calibri Light"/>
    </style:style>
    <style:style style:name="T8" style:parent-style-name="Domyślnaczcionkaakapitu" style:family="text">
      <style:text-properties style:font-name="Calibri Light" style:font-name-complex="Calibri Light"/>
    </style:style>
    <style:style style:name="T9" style:parent-style-name="Domyślnaczcionkaakapitu" style:family="text">
      <style:text-properties style:font-name="Calibri Light" style:font-name-complex="Calibri Light"/>
    </style:style>
    <style:style style:name="T10" style:parent-style-name="Domyślnaczcionkaakapitu" style:family="text">
      <style:text-properties style:font-name="Calibri Light" style:font-name-complex="Calibri Light"/>
    </style:style>
    <style:style style:name="T11" style:parent-style-name="Domyślnaczcionkaakapitu" style:family="text">
      <style:text-properties style:font-name="Calibri Light" style:font-name-complex="Calibri Light" fo:font-weight="bold" style:font-weight-asian="bold" style:font-weight-complex="bold"/>
    </style:style>
    <style:style style:name="P12" style:parent-style-name="Normalny" style:family="paragraph">
      <style:paragraph-properties style:contextual-spacing="true" fo:margin-bottom="0.1388in" fo:margin-left="4.1347in">
        <style:tab-stops/>
      </style:paragraph-properties>
      <style:text-properties style:font-name="Calibri Light" style:font-name-complex="Calibri Light" fo:font-weight="bold" style:font-weight-asian="bold" style:font-weight-complex="bold"/>
    </style:style>
    <style:style style:name="P13" style:parent-style-name="Normalny" style:family="paragraph">
      <style:paragraph-properties style:contextual-spacing="true" fo:margin-bottom="0.1388in" fo:margin-left="4.1347in">
        <style:tab-stops/>
      </style:paragraph-properties>
      <style:text-properties style:font-name="Calibri Light" style:font-name-complex="Calibri Light" fo:font-weight="bold" style:font-weight-asian="bold" style:font-weight-complex="bold"/>
    </style:style>
    <style:style style:name="P14" style:parent-style-name="Normalny" style:family="paragraph">
      <style:paragraph-properties style:contextual-spacing="true" fo:margin-bottom="0.1388in" fo:margin-left="4.1347in">
        <style:tab-stops/>
      </style:paragraph-properties>
      <style:text-properties style:font-name="Calibri Light" style:font-name-complex="Calibri Light" fo:font-weight="bold" style:font-weight-asian="bold" style:font-weight-complex="bold"/>
    </style:style>
    <style:style style:name="P15" style:parent-style-name="Normalny" style:family="paragraph">
      <style:paragraph-properties style:text-autospace="none" fo:line-height="150%"/>
    </style:style>
    <style:style style:name="T16" style:parent-style-name="Domyślnaczcionkaakapitu" style:family="text">
      <style:text-properties style:font-name="Calibri Light" style:font-name-asian="Times New Roman" style:font-name-complex="Calibri Light"/>
    </style:style>
    <style:style style:name="T17" style:parent-style-name="Domyślnaczcionkaakapitu" style:family="text">
      <style:text-properties style:font-name="Calibri Light" style:font-name-complex="Calibri Light"/>
    </style:style>
    <style:style style:name="P18" style:parent-style-name="Standard" style:family="paragraph">
      <style:paragraph-properties style:text-autospace="none" fo:text-align="end" fo:line-height="150%"/>
      <style:text-properties style:font-name="Calibri Light" style:font-name-complex="Calibri Light"/>
    </style:style>
    <style:style style:name="P19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 fo:font-style="italic" style:font-style-asian="italic" style:font-style-complex="italic"/>
    </style:style>
    <style:style style:name="P20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 fo:font-style="italic" style:font-style-asian="italic" style:font-style-complex="italic"/>
    </style:style>
    <style:style style:name="P21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22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23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24" style:parent-style-name="Standard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25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26" style:parent-style-name="Standard" style:list-style-name="LFO1" style:family="paragraph">
      <style:paragraph-properties style:text-autospace="none" fo:text-align="justify" fo:line-height="150%" fo:margin-left="0.1972in" fo:text-indent="-0.1972in">
        <style:tab-stops/>
      </style:paragraph-properties>
      <style:text-properties style:font-name="Calibri Light" style:font-name-complex="Calibri Light"/>
    </style:style>
    <style:style style:name="P27" style:parent-style-name="Standard" style:list-style-name="LFO1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28" style:parent-style-name="Standard" style:list-style-name="LFO1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29" style:parent-style-name="Standard" style:list-style-name="LFO1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30" style:parent-style-name="Standard" style:list-style-name="LFO1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31" style:parent-style-name="Standard" style:list-style-name="LFO1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32" style:parent-style-name="Standard" style:list-style-name="LFO1" style:family="paragraph">
      <style:paragraph-properties style:text-autospace="none" fo:text-align="justify" fo:line-height="150%" fo:margin-left="0.4923in" fo:text-indent="-0.1965in">
        <style:tab-stops/>
      </style:paragraph-properties>
      <style:text-properties style:font-name="Calibri Light" style:font-name-complex="Calibri Light"/>
    </style:style>
    <style:style style:name="P33" style:parent-style-name="Standard" style:list-style-name="LFO1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34" style:parent-style-name="Standard" style:list-style-name="LFO1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35" style:parent-style-name="Standard" style:list-style-name="LFO1" style:family="paragraph">
      <style:paragraph-properties style:text-autospace="none" fo:text-align="justify" fo:line-height="150%" fo:margin-left="0.4923in" fo:text-indent="-0.1965in">
        <style:tab-stops/>
      </style:paragraph-properties>
      <style:text-properties style:font-name="Calibri Light" style:font-name-complex="Calibri Light"/>
    </style:style>
    <style:style style:name="P36" style:parent-style-name="Standard" style:list-style-name="LFO1" style:family="paragraph">
      <style:paragraph-properties style:text-autospace="none" fo:text-align="justify" fo:line-height="150%" fo:margin-left="0.5909in" fo:text-indent="-0.1972in">
        <style:tab-stops/>
      </style:paragraph-properties>
      <style:text-properties style:font-name="Calibri Light" style:font-name-complex="Calibri Light"/>
    </style:style>
    <style:style style:name="P37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38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39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40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41" style:parent-style-name="Standard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42" style:parent-style-name="Standard" style:list-style-name="LFO1" style:family="paragraph">
      <style:paragraph-properties style:text-autospace="none" fo:text-align="justify" fo:line-height="150%" fo:margin-left="0.3937in" fo:text-indent="-0.3937in">
        <style:tab-stops/>
      </style:paragraph-properties>
      <style:text-properties style:font-name="Calibri Light" style:font-name-complex="Calibri Light"/>
    </style:style>
    <style:style style:name="P43" style:parent-style-name="Standard" style:list-style-name="LFO1" style:family="paragraph">
      <style:paragraph-properties style:text-autospace="none" fo:text-align="justify" fo:line-height="150%" fo:margin-left="0.3937in" fo:text-indent="-0.3937in">
        <style:tab-stops/>
      </style:paragraph-properties>
      <style:text-properties style:font-name="Calibri Light" style:font-name-complex="Calibri Light"/>
    </style:style>
    <style:style style:name="P44" style:parent-style-name="Standard" style:list-style-name="LFO1" style:family="paragraph">
      <style:paragraph-properties style:text-autospace="none" fo:text-align="justify" fo:line-height="150%" fo:margin-left="0.3937in" fo:text-indent="-0.3937in">
        <style:tab-stops/>
      </style:paragraph-properties>
      <style:text-properties style:font-name="Calibri Light" style:font-name-complex="Calibri Light"/>
    </style:style>
    <style:style style:name="P45" style:parent-style-name="Standard" style:list-style-name="LFO1" style:family="paragraph">
      <style:paragraph-properties style:text-autospace="none" fo:text-align="justify" fo:line-height="150%" fo:margin-left="0.3937in" fo:text-indent="-0.3937in">
        <style:tab-stops/>
      </style:paragraph-properties>
      <style:text-properties style:font-name="Calibri Light" style:font-name-complex="Calibri Light"/>
    </style:style>
    <style:style style:name="P46" style:parent-style-name="Standard" style:list-style-name="LFO1" style:family="paragraph">
      <style:paragraph-properties style:text-autospace="none" fo:text-align="justify" fo:line-height="150%" fo:margin-left="0.3937in" fo:text-indent="-0.3937in">
        <style:tab-stops/>
      </style:paragraph-properties>
      <style:text-properties style:font-name="Calibri Light" style:font-name-complex="Calibri Light"/>
    </style:style>
    <style:style style:name="P47" style:parent-style-name="Standard" style:list-style-name="LFO1" style:family="paragraph">
      <style:paragraph-properties style:text-autospace="none" fo:text-align="justify" fo:line-height="150%" fo:margin-left="0.3937in" fo:text-indent="-0.3937in">
        <style:tab-stops/>
      </style:paragraph-properties>
      <style:text-properties style:font-name="Calibri Light" style:font-name-complex="Calibri Light"/>
    </style:style>
    <style:style style:name="P48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49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50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51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52" style:parent-style-name="Standard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53" style:parent-style-name="Standard" style:family="paragraph">
      <style:paragraph-properties style:text-autospace="none" fo:text-align="justify" fo:line-height="150%" fo:margin-left="0.3937in" fo:text-indent="-0.3937in">
        <style:tab-stops/>
      </style:paragraph-properties>
      <style:text-properties style:font-name="Calibri Light" style:font-name-complex="Calibri Light"/>
    </style:style>
    <style:style style:name="P54" style:parent-style-name="Standard" style:list-style-name="LFO1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55" style:parent-style-name="Standard" style:list-style-name="LFO1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56" style:parent-style-name="Standard" style:list-style-name="LFO1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57" style:parent-style-name="Standard" style:list-style-name="LFO1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58" style:parent-style-name="Standard" style:family="paragraph">
      <style:paragraph-properties style:text-autospace="none" fo:line-height="150%"/>
      <style:text-properties style:font-name="Calibri Light" style:font-name-complex="Calibri Light" fo:font-weight="bold" style:font-weight-asian="bold" style:font-weight-complex="bold"/>
    </style:style>
    <style:style style:name="P59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60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61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62" style:parent-style-name="Standard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63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64" style:parent-style-name="Standard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65" style:parent-style-name="Standard" style:list-style-name="LFO2" style:family="paragraph">
      <style:paragraph-properties style:text-autospace="none" fo:text-align="justify" fo:line-height="150%" fo:margin-left="0.3937in" fo:text-indent="-0.3937in">
        <style:tab-stops/>
      </style:paragraph-properties>
      <style:text-properties style:font-name="Calibri Light" style:font-name-complex="Calibri Light" fo:font-weight="bold" style:font-weight-asian="bold" style:font-weight-complex="bold"/>
    </style:style>
    <style:style style:name="P66" style:parent-style-name="Standard" style:list-style-name="LFO3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67" style:parent-style-name="Standard" style:list-style-name="LFO3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68" style:parent-style-name="Standard" style:list-style-name="LFO3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69" style:parent-style-name="Standard" style:list-style-name="LFO2" style:family="paragraph">
      <style:paragraph-properties style:text-autospace="none" fo:text-align="justify" fo:line-height="150%" fo:margin-left="0.3937in" fo:text-indent="-0.3937in">
        <style:tab-stops/>
      </style:paragraph-properties>
      <style:text-properties style:font-name="Calibri Light" style:font-name-complex="Calibri Light" fo:font-weight="bold" style:font-weight-asian="bold" style:font-weight-complex="bold"/>
    </style:style>
    <style:style style:name="P70" style:parent-style-name="Standard" style:list-style-name="LFO2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71" style:parent-style-name="Standard" style:list-style-name="LFO2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72" style:parent-style-name="Standard" style:list-style-name="LFO2" style:family="paragraph">
      <style:paragraph-properties style:text-autospace="none" fo:text-align="justify" fo:line-height="150%" fo:margin-left="0.3937in" fo:text-indent="-0.0979in">
        <style:tab-stops/>
      </style:paragraph-properties>
      <style:text-properties style:font-name="Calibri Light" style:font-name-complex="Calibri Light"/>
    </style:style>
    <style:style style:name="P73" style:parent-style-name="Standard" style:list-style-name="LFO2" style:family="paragraph">
      <style:paragraph-properties style:text-autospace="none" fo:text-align="justify" fo:line-height="150%" fo:margin-left="0.3937in" fo:text-indent="-0.3937in">
        <style:tab-stops/>
      </style:paragraph-properties>
      <style:text-properties style:font-name="Calibri Light" style:font-name-complex="Calibri Light" fo:font-weight="bold" style:font-weight-asian="bold" style:font-weight-complex="bold"/>
    </style:style>
    <style:style style:name="P74" style:parent-style-name="Standard" style:list-style-name="LFO2" style:family="paragraph">
      <style:paragraph-properties style:text-autospace="none" fo:text-align="justify" fo:line-height="150%" fo:margin-left="0.3937in" fo:text-indent="-0.1965in">
        <style:tab-stops/>
      </style:paragraph-properties>
      <style:text-properties style:font-name="Calibri Light" style:font-name-complex="Calibri Light"/>
    </style:style>
    <style:style style:name="P75" style:parent-style-name="Standard" style:list-style-name="LFO2" style:family="paragraph">
      <style:paragraph-properties style:text-autospace="none" fo:text-align="justify" fo:line-height="150%" fo:margin-left="0.3937in" fo:text-indent="-0.1965in">
        <style:tab-stops/>
      </style:paragraph-properties>
      <style:text-properties style:font-name="Calibri Light" style:font-name-complex="Calibri Light"/>
    </style:style>
    <style:style style:name="P76" style:parent-style-name="Standard" style:list-style-name="LFO2" style:family="paragraph">
      <style:paragraph-properties style:text-autospace="none" fo:text-align="justify" fo:line-height="150%" fo:margin-left="0.3937in" fo:text-indent="-0.3937in">
        <style:tab-stops/>
      </style:paragraph-properties>
      <style:text-properties style:font-name="Calibri Light" style:font-name-complex="Calibri Light" fo:font-weight="bold" style:font-weight-asian="bold" style:font-weight-complex="bold"/>
    </style:style>
    <style:style style:name="P77" style:parent-style-name="Standard" style:family="paragraph">
      <style:paragraph-properties style:text-autospace="none" fo:line-height="150%"/>
      <style:text-properties style:font-name="Calibri Light" style:font-name-complex="Calibri Light"/>
    </style:style>
    <style:style style:name="P78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79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80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81" style:parent-style-name="Standard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82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83" style:parent-style-name="Standard" style:list-style-name="LFO2" style:family="paragraph">
      <style:paragraph-properties style:text-autospace="none" fo:text-align="justify" fo:line-height="150%" fo:margin-left="0.3937in" fo:text-indent="-0.3937in">
        <style:tab-stops/>
      </style:paragraph-properties>
      <style:text-properties style:font-name="Calibri Light" style:font-name-complex="Calibri Light"/>
    </style:style>
    <style:style style:name="P84" style:parent-style-name="Standard" style:list-style-name="LFO4" style:family="paragraph">
      <style:paragraph-properties style:text-autospace="none" fo:text-align="justify" fo:line-height="150%" fo:margin-left="0.2958in" fo:text-indent="0in">
        <style:tab-stops/>
      </style:paragraph-properties>
      <style:text-properties style:font-name="Calibri Light" style:font-name-complex="Calibri Light"/>
    </style:style>
    <style:style style:name="P85" style:parent-style-name="Standard" style:list-style-name="LFO4" style:family="paragraph">
      <style:paragraph-properties style:text-autospace="none" fo:text-align="justify" fo:line-height="150%" fo:margin-left="0.2958in" fo:text-indent="0in">
        <style:tab-stops/>
      </style:paragraph-properties>
      <style:text-properties style:font-name="Calibri Light" style:font-name-complex="Calibri Light"/>
    </style:style>
    <style:style style:name="P86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87" style:parent-style-name="Standard" style:list-style-name="LFO5" style:family="paragraph">
      <style:paragraph-properties style:text-autospace="none" fo:text-align="justify" fo:line-height="150%" fo:margin-left="0.0986in" fo:text-indent="-0.0986in">
        <style:tab-stops/>
      </style:paragraph-properties>
      <style:text-properties style:font-name="Calibri Light" style:font-name-complex="Calibri Light"/>
    </style:style>
    <style:style style:name="P88" style:parent-style-name="Standard" style:list-style-name="LFO5" style:family="paragraph">
      <style:paragraph-properties style:text-autospace="none" fo:text-align="justify" fo:line-height="150%" fo:margin-left="0.4923in" fo:text-indent="-0.1965in">
        <style:tab-stops/>
      </style:paragraph-properties>
      <style:text-properties style:font-name="Calibri Light" style:font-name-complex="Calibri Light"/>
    </style:style>
    <style:style style:name="P89" style:parent-style-name="Standard" style:list-style-name="LFO5" style:family="paragraph">
      <style:paragraph-properties style:text-autospace="none" fo:text-align="justify" fo:line-height="150%" fo:margin-left="0.4923in" fo:text-indent="-0.1965in">
        <style:tab-stops/>
      </style:paragraph-properties>
      <style:text-properties style:font-name="Calibri Light" style:font-name-complex="Calibri Light"/>
    </style:style>
    <style:style style:name="P90" style:parent-style-name="Standard" style:list-style-name="LFO5" style:family="paragraph">
      <style:paragraph-properties style:text-autospace="none" fo:text-align="justify" fo:line-height="150%" fo:margin-left="0.4923in" fo:text-indent="-0.1965in">
        <style:tab-stops/>
      </style:paragraph-properties>
      <style:text-properties style:font-name="Calibri Light" style:font-name-complex="Calibri Light"/>
    </style:style>
    <style:style style:name="P91" style:parent-style-name="Standard" style:list-style-name="LFO2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92" style:parent-style-name="Standard" style:family="paragraph">
      <style:paragraph-properties style:text-autospace="none" fo:line-height="150%"/>
      <style:text-properties style:font-name="Calibri Light" style:font-name-complex="Calibri Light" fo:font-weight="bold" style:font-weight-asian="bold" style:font-weight-complex="bold"/>
    </style:style>
    <style:style style:name="P93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94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95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96" style:parent-style-name="Standard" style:list-style-name="LFO2" style:family="paragraph">
      <style:paragraph-properties style:text-autospace="none" fo:text-align="justify" fo:line-height="150%" fo:margin-left="0in" fo:text-indent="0in">
        <style:tab-stops/>
      </style:paragraph-properties>
      <style:text-properties style:font-name="Calibri Light" style:font-name-complex="Calibri Light"/>
    </style:style>
    <style:style style:name="P97" style:parent-style-name="Standard" style:list-style-name="LFO2" style:family="paragraph">
      <style:paragraph-properties style:text-autospace="none" fo:text-align="justify" fo:line-height="150%" fo:margin-left="0in" fo:text-indent="0in">
        <style:tab-stops/>
      </style:paragraph-properties>
      <style:text-properties style:font-name="Calibri Light" style:font-name-complex="Calibri Light"/>
    </style:style>
    <style:style style:name="P98" style:parent-style-name="Standard" style:list-style-name="LFO2" style:family="paragraph">
      <style:paragraph-properties style:text-autospace="none" fo:text-align="justify" fo:line-height="150%" fo:margin-left="0.4923in" fo:text-indent="-0.1965in">
        <style:tab-stops/>
      </style:paragraph-properties>
    </style:style>
    <style:style style:name="T99" style:parent-style-name="Domyślnaczcionkaakapitu" style:family="text">
      <style:text-properties style:font-name="Calibri Light" style:font-name-complex="Calibri Light"/>
    </style:style>
    <style:style style:name="T100" style:parent-style-name="Domyślnaczcionkaakapitu" style:family="text">
      <style:text-properties style:font-name="Calibri Light" style:font-name-complex="Calibri Light" fo:font-weight="bold" style:font-weight-asian="bold" style:font-weight-complex="bold"/>
    </style:style>
    <style:style style:name="T101" style:parent-style-name="Domyślnaczcionkaakapitu" style:family="text">
      <style:text-properties style:font-name="Calibri Light" style:font-name-complex="Calibri Light"/>
    </style:style>
    <style:style style:name="P102" style:parent-style-name="Standard" style:list-style-name="LFO2" style:family="paragraph">
      <style:paragraph-properties style:text-autospace="none" fo:text-align="justify" fo:line-height="150%" fo:margin-left="0.4923in" fo:text-indent="-0.1965in">
        <style:tab-stops/>
      </style:paragraph-properties>
    </style:style>
    <style:style style:name="T103" style:parent-style-name="Domyślnaczcionkaakapitu" style:family="text">
      <style:text-properties style:font-name="Calibri Light" style:font-name-complex="Calibri Light"/>
    </style:style>
    <style:style style:name="T104" style:parent-style-name="Domyślnaczcionkaakapitu" style:family="text">
      <style:text-properties style:font-name="Calibri Light" style:font-name-complex="Calibri Light" fo:font-weight="bold" style:font-weight-asian="bold" style:font-weight-complex="bold"/>
    </style:style>
    <style:style style:name="T105" style:parent-style-name="Domyślnaczcionkaakapitu" style:family="text">
      <style:text-properties style:font-name="Calibri Light" style:font-name-complex="Calibri Light"/>
    </style:style>
    <style:style style:name="T106" style:parent-style-name="Domyślnaczcionkaakapitu" style:family="text">
      <style:text-properties style:font-name="Calibri Light" style:font-name-complex="Calibri Light" fo:font-weight="bold" style:font-weight-asian="bold" style:font-weight-complex="bold"/>
    </style:style>
    <style:style style:name="P107" style:parent-style-name="Standard" style:list-style-name="LFO2" style:family="paragraph">
      <style:paragraph-properties style:text-autospace="none" fo:text-align="justify" fo:line-height="150%" fo:margin-left="0.4923in" fo:text-indent="-0.1965in">
        <style:tab-stops/>
      </style:paragraph-properties>
    </style:style>
    <style:style style:name="T108" style:parent-style-name="Domyślnaczcionkaakapitu" style:family="text">
      <style:text-properties style:font-name="Calibri Light" style:font-name-complex="Calibri Light"/>
    </style:style>
    <style:style style:name="T109" style:parent-style-name="Domyślnaczcionkaakapitu" style:family="text">
      <style:text-properties style:font-name="Calibri Light" style:font-name-complex="Calibri Light" fo:font-weight="bold" style:font-weight-asian="bold" style:font-weight-complex="bold"/>
    </style:style>
    <style:style style:name="T110" style:parent-style-name="Domyślnaczcionkaakapitu" style:family="text">
      <style:text-properties style:font-name="Calibri Light" style:font-name-complex="Calibri Light"/>
    </style:style>
    <style:style style:name="P111" style:parent-style-name="Standard" style:list-style-name="LFO2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112" style:parent-style-name="Standard" style:list-style-name="LFO2" style:family="paragraph">
      <style:paragraph-properties style:text-autospace="none" fo:text-align="justify" fo:line-height="150%" fo:margin-left="0.4923in" fo:text-indent="-0.1965in">
        <style:tab-stops/>
      </style:paragraph-properties>
      <style:text-properties style:font-name="Calibri Light" style:font-name-complex="Calibri Light"/>
    </style:style>
    <style:style style:name="P113" style:parent-style-name="Standard" style:list-style-name="LFO2" style:family="paragraph">
      <style:paragraph-properties style:text-autospace="none" fo:text-align="justify" fo:line-height="150%" fo:margin-left="0.4923in" fo:text-indent="-0.1965in">
        <style:tab-stops/>
      </style:paragraph-properties>
      <style:text-properties style:font-name="Calibri Light" style:font-name-complex="Calibri Light"/>
    </style:style>
    <style:style style:name="P114" style:parent-style-name="Standard" style:list-style-name="LFO2" style:family="paragraph">
      <style:paragraph-properties style:text-autospace="none" fo:text-align="justify" fo:line-height="150%" fo:margin-left="0.4923in" fo:text-indent="-0.1965in">
        <style:tab-stops/>
      </style:paragraph-properties>
      <style:text-properties style:font-name="Calibri Light" style:font-name-complex="Calibri Light"/>
    </style:style>
    <style:style style:name="P115" style:parent-style-name="Standard" style:list-style-name="LFO2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116" style:parent-style-name="Standard" style:list-style-name="LFO2" style:family="paragraph">
      <style:paragraph-properties style:text-autospace="none" fo:text-align="justify" fo:line-height="150%" fo:margin-left="0.4923in" fo:text-indent="-0.1965in">
        <style:tab-stops/>
      </style:paragraph-properties>
      <style:text-properties style:font-name="Calibri Light" style:font-name-complex="Calibri Light"/>
    </style:style>
    <style:style style:name="P117" style:parent-style-name="Standard" style:list-style-name="LFO2" style:family="paragraph">
      <style:paragraph-properties style:text-autospace="none" fo:text-align="justify" fo:line-height="150%" fo:margin-left="0.4923in" fo:text-indent="-0.1965in">
        <style:tab-stops/>
      </style:paragraph-properties>
      <style:text-properties style:font-name="Calibri Light" style:font-name-complex="Calibri Light"/>
    </style:style>
    <style:style style:name="P118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119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120" style:parent-style-name="Standard" style:family="paragraph">
      <style:paragraph-properties style:text-autospace="none" fo:text-align="center" fo:line-height="150%"/>
    </style:style>
    <style:style style:name="T121" style:parent-style-name="Domyślnaczcionkaakapitu" style:family="text">
      <style:text-properties style:font-name="Calibri Light" style:font-name-complex="Calibri Light" fo:font-weight="bold" style:font-weight-asian="bold" style:font-weight-complex="bold"/>
    </style:style>
    <style:style style:name="P122" style:parent-style-name="Standard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123" style:parent-style-name="Standard" style:list-style-name="LFO6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124" style:parent-style-name="Standard" style:list-style-name="LFO6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125" style:parent-style-name="Standard" style:list-style-name="LFO6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126" style:parent-style-name="Standard" style:list-style-name="LFO6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127" style:parent-style-name="Standard" style:list-style-name="LFO6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128" style:parent-style-name="Standard" style:list-style-name="LFO6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129" style:parent-style-name="Standard" style:list-style-name="LFO6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130" style:parent-style-name="Standard" style:family="paragraph">
      <style:paragraph-properties style:text-autospace="none" fo:line-height="150%"/>
      <style:text-properties style:font-name="Calibri Light" style:font-name-complex="Calibri Light" fo:font-weight="bold" style:font-weight-asian="bold" style:font-weight-complex="bold"/>
    </style:style>
    <style:style style:name="P131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132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133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134" style:parent-style-name="Standard" style:list-style-name="LFO7" style:family="paragraph">
      <style:paragraph-properties style:text-autospace="none" fo:text-align="justify" fo:line-height="150%" fo:margin-left="0.2958in" fo:text-indent="-0.1972in">
        <style:tab-stops/>
      </style:paragraph-properties>
    </style:style>
    <style:style style:name="T135" style:parent-style-name="Domyślnaczcionkaakapitu" style:family="text">
      <style:text-properties style:font-name="Calibri Light" style:font-name-complex="Calibri Light"/>
    </style:style>
    <style:style style:name="T136" style:parent-style-name="Domyślnaczcionkaakapitu" style:family="text">
      <style:text-properties style:font-name="Calibri Light" style:font-name-complex="Calibri Light" fo:font-weight="bold" style:font-weight-asian="bold" style:font-weight-complex="bold"/>
    </style:style>
    <style:style style:name="P137" style:parent-style-name="Standard" style:list-style-name="LFO7" style:family="paragraph">
      <style:paragraph-properties style:text-autospace="none" fo:text-align="justify" fo:line-height="150%" fo:margin-left="0.2958in" fo:text-indent="-0.1972in">
        <style:tab-stops/>
      </style:paragraph-properties>
      <style:text-properties style:font-name="Calibri Light" style:font-name-complex="Calibri Light"/>
    </style:style>
    <style:style style:name="P138" style:parent-style-name="Standard" style:family="paragraph">
      <style:paragraph-properties style:text-autospace="none" fo:text-align="center" fo:line-height="150%" fo:margin-left="0.2958in">
        <style:tab-stops/>
      </style:paragraph-properties>
      <style:text-properties style:font-name="Calibri Light" style:font-name-complex="Calibri Light" fo:font-weight="bold" style:font-weight-asian="bold" style:font-weight-complex="bold"/>
    </style:style>
    <style:style style:name="P139" style:parent-style-name="Standard" style:family="paragraph">
      <style:paragraph-properties style:text-autospace="none" fo:text-align="center" fo:line-height="150%" fo:margin-left="0.2958in">
        <style:tab-stops/>
      </style:paragraph-properties>
      <style:text-properties style:font-name="Calibri Light" style:font-name-complex="Calibri Light" fo:font-weight="bold" style:font-weight-asian="bold" style:font-weight-complex="bold"/>
    </style:style>
    <style:style style:name="P140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141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142" style:parent-style-name="Standard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143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144" style:parent-style-name="Standard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145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146" style:parent-style-name="Standard" style:list-style-name="LFO7" style:family="paragraph">
      <style:paragraph-properties style:text-autospace="none" fo:line-height="150%" fo:margin-left="0.3937in" fo:text-indent="-0.2951in">
        <style:tab-stops/>
      </style:paragraph-properties>
      <style:text-properties style:font-name="Calibri Light" style:font-name-complex="Calibri Light"/>
    </style:style>
    <style:style style:name="P147" style:parent-style-name="Standard" style:list-style-name="LFO7" style:family="paragraph">
      <style:paragraph-properties style:text-autospace="none" fo:line-height="150%" fo:margin-left="0.3937in" fo:text-indent="-0.2951in">
        <style:tab-stops/>
      </style:paragraph-properties>
      <style:text-properties style:font-name="Calibri Light" style:font-name-complex="Calibri Light"/>
    </style:style>
    <style:style style:name="P148" style:parent-style-name="Standard" style:list-style-name="LFO7" style:family="paragraph">
      <style:paragraph-properties style:text-autospace="none" fo:line-height="150%" fo:margin-left="0.3937in" fo:text-indent="-0.2951in">
        <style:tab-stops/>
      </style:paragraph-properties>
      <style:text-properties style:font-name="Calibri Light" style:font-name-complex="Calibri Light"/>
    </style:style>
    <style:style style:name="P149" style:parent-style-name="Standard" style:list-style-name="LFO7" style:family="paragraph">
      <style:paragraph-properties style:text-autospace="none" fo:line-height="150%" fo:margin-left="0.3937in" fo:text-indent="-0.2951in">
        <style:tab-stops/>
      </style:paragraph-properties>
      <style:text-properties style:font-name="Calibri Light" style:font-name-complex="Calibri Light"/>
    </style:style>
    <style:style style:name="P150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151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152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153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154" style:parent-style-name="Standard" style:family="paragraph">
      <style:paragraph-properties style:text-autospace="none" fo:text-align="justify" fo:line-height="150%" fo:margin-left="0.2958in" fo:text-indent="-0.2958in">
        <style:tab-stops/>
      </style:paragraph-properties>
      <style:text-properties style:font-name="Calibri Light" style:font-name-complex="Calibri Light"/>
    </style:style>
    <style:style style:name="P155" style:parent-style-name="Standard" style:list-style-name="LFO2" style:family="paragraph">
      <style:paragraph-properties style:text-autospace="none" fo:line-height="150%" fo:margin-left="0.3937in" fo:text-indent="-0.2951in">
        <style:tab-stops/>
      </style:paragraph-properties>
      <style:text-properties style:font-name="Calibri Light" style:font-name-complex="Calibri Light"/>
    </style:style>
    <style:style style:name="P156" style:parent-style-name="Standard" style:list-style-name="LFO2" style:family="paragraph">
      <style:paragraph-properties style:text-autospace="none" fo:line-height="150%" fo:margin-left="0.3937in" fo:text-indent="-0.2951in">
        <style:tab-stops/>
      </style:paragraph-properties>
      <style:text-properties style:font-name="Calibri Light" style:font-name-complex="Calibri Light"/>
    </style:style>
    <style:style style:name="P157" style:parent-style-name="Standard" style:list-style-name="LFO2" style:family="paragraph">
      <style:paragraph-properties style:text-autospace="none" fo:line-height="150%" fo:margin-left="0.3937in" fo:text-indent="-0.2951in">
        <style:tab-stops/>
      </style:paragraph-properties>
      <style:text-properties style:font-name="Calibri Light" style:font-name-complex="Calibri Light"/>
    </style:style>
    <style:style style:name="P158" style:parent-style-name="Standard" style:list-style-name="LFO2" style:family="paragraph">
      <style:paragraph-properties style:text-autospace="none" fo:line-height="150%" fo:margin-left="0.3937in" fo:text-indent="-0.2951in">
        <style:tab-stops/>
      </style:paragraph-properties>
      <style:text-properties style:font-name="Calibri Light" style:font-name-complex="Calibri Light"/>
    </style:style>
    <style:style style:name="P159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160" style:parent-style-name="Standard" style:family="paragraph">
      <style:paragraph-properties style:text-autospace="none" fo:text-align="justify" fo:line-height="150%"/>
      <style:text-properties style:font-name="Calibri Light" style:font-name-complex="Calibri Light"/>
    </style:style>
    <style:style style:name="P161" style:parent-style-name="Standard" style:family="paragraph">
      <style:paragraph-properties style:text-autospace="none" fo:text-align="center" fo:line-height="150%"/>
      <style:text-properties style:font-name="Calibri Light" style:font-name-complex="Calibri Light" fo:font-weight="bold" style:font-weight-asian="bold" style:font-weight-complex="bold"/>
    </style:style>
    <style:style style:name="P162" style:parent-style-name="Standard" style:family="paragraph">
      <style:paragraph-properties style:text-autospace="none" fo:line-height="150%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text:s/></text:span><text:span text:style-name="T3"><draw:frame draw:z-index="251658240" draw:style-name="a0" draw:name="Obraz 2" text:anchor-type="paragraph" svg:x="0.15in" svg:y="0.00417in" svg:width="0.88542in" svg:height="1.05208in" style:rel-width="scale" style:rel-height="scale"><draw:image xlink:href="media/image1.png" xlink:type="simple" xlink:show="embed" xlink:actuate="onLoad"/><svg:title/><svg:desc>Sułoszowa HERB</svg:desc></draw:frame></text:span><text:span text:style-name="T4"><text:s/></text:span><text:span text:style-name="T5"><text:tab/></text:span><text:span text:style-name="T6"><text:tab/></text:span><text:span text:style-name="T7"><text:tab/></text:span><text:span text:style-name="T8"><text:tab/><text:s/></text:span><text:span text:style-name="T9"><text:tab/></text:span><text:span text:style-name="T10"><text:tab/></text:span><text:span text:style-name="T11"><text:s/>Załącznik Nr 1</text:span></text:p>
      <text:p text:style-name="P12">Do Uchwały Nr …/…/2026</text:p>
      <text:p text:style-name="P13">Rady Gminy Sułoszowa</text:p>
      <text:p text:style-name="P14">z dnia ….. 2026 r.</text:p>
      <text:p text:style-name="P15"><text:span text:style-name="T16"><text:s/></text:span><text:span text:style-name="T17">.</text:span></text:p>
      <text:p text:style-name="P18"/>
      <text:p text:style-name="P19">Program współpracy Gminy Sułoszowa z organizacjami pozarządowymi oraz podmiotami wymienionymi w art. 3 ust. 3 ustawy z dnia 24 kwietnia 2003 r. o działalności pożytku publicznego i o wolontariacie na rok 2027</text:p>
      <text:p text:style-name="P20"/>
      <text:p text:style-name="P21">Rozdział 1</text:p>
      <text:p text:style-name="P22">Postanowienia ogólne</text:p>
      <text:p text:style-name="P23">§1.</text:p>
      <text:p text:style-name="P24">Program utworzony został w celu ułatwienia dialogu i współpracy samorządu z organizacjami pozarządowymi na rzecz zaspokojenia potrzeb społeczności lokalnej. Określa on formy, zasady oraz priorytety tej współpracy.<text:s/></text:p>
      <text:p text:style-name="P25">§2.</text:p>
      <text:list text:style-name="LFO1" text:continue-numbering="true">
        <text:list-item>
          <text:p text:style-name="P26">Ilekroć w dokumencie jest mowa o:</text:p>
          <text:list text:continue-numbering="true">
            <text:list-item>
              <text:p text:style-name="P27">Ustawie - rozumie się przez to ustawę z dnia 24 kwietnia 2003 r. o działalności pożytku publicznego i o wolontariacie,</text:p>
            </text:list-item>
            <text:list-item>
              <text:p text:style-name="P28">Uchwale - rozumie się przez to uchwałę, do której załącznikiem jest Program,</text:p>
            </text:list-item>
            <text:list-item>
              <text:p text:style-name="P29">Gminie - rozumie się przez to Gminę Sułoszowa,</text:p>
            </text:list-item>
            <text:list-item>
              <text:p text:style-name="P30">Wójcie - rozumie się przez to Wójta Gminy Sułoszowa,</text:p>
            </text:list-item>
            <text:list-item>
              <text:p text:style-name="P31">Radzie - rozumie się przez to Radę Gminy Sułoszowa,</text:p>
            </text:list-item>
            <text:list-item>
              <text:p text:style-name="P32">Urzędzie - rozumie się przez to Urząd Gminy Sułoszowa,</text:p>
            </text:list-item>
            <text:list-item>
              <text:p text:style-name="P33">Organizacjach - rozumie się przez to organizacje pozarządowe oraz podmioty prowadzące działalność pożytku publicznego, o których mowa w art. 3 ust. 3 Ustawy,</text:p>
            </text:list-item>
            <text:list-item>
              <text:p text:style-name="P34">Dotacji - rozumie się przez to dotację z rozumieniu art. 221 ustawy z dnia 27 sierpnia 2009 r. o finansach publicznych,</text:p>
            </text:list-item>
            <text:list-item>
              <text:p text:style-name="P35">Konkursie - rozumie się przez to otwarty konkurs ofert, o którym mowa w art. 11 ust. 2 Ustawy,</text:p>
            </text:list-item>
            <text:list-item>
              <text:p text:style-name="P36">Programie – rozumie się Program współpracy Gminy Sułoszowa z organizacjami pozarządowymi oraz podmiotami wymienionymi w art. 3 ust. 3 ustawy, na rok 2027.</text:p>
            </text:list-item>
          </text:list>
        </text:list-item>
      </text:list>
      <text:p text:style-name="P37"/>
      <text:p text:style-name="P38">Rozdział 2.</text:p>
      <text:soft-page-break/>
      <text:p text:style-name="P39">Zasady współpracy</text:p>
      <text:p text:style-name="P40">§3.</text:p>
      <text:p text:style-name="P41">Przy podejmowaniu współpracy z Organizacjami Gmina kieruje się następującymi zasadami:</text:p>
      <text:list text:style-name="LFO1" text:continue-numbering="true">
        <text:list-item>
          <text:list>
            <text:list-item>
              <text:list>
                <text:list-item>
                  <text:p text:style-name="P42">pomocniczości – Gmina udziela Organizacjom pomocy w wykonywaniu zadań publicznych w niezbędnym zakresie, uzasadnionym potrzebami wspólnoty, a Organizacje zapewniają ich wykonanie w sposób terminowy i rzetelny;</text:p>
                </text:list-item>
                <text:list-item>
                  <text:p text:style-name="P43">suwerenności stron – wzajemne poszanowanie autonomii stron i niezależności w działalności statutowej;</text:p>
                </text:list-item>
                <text:list-item>
                  <text:p text:style-name="P44">partnerstwa – oznacza dobrowolną współpracę równoprawnych partnerów na warunkach określonych umową lub porozumieniem;</text:p>
                </text:list-item>
                <text:list-item>
                  <text:p text:style-name="P45">efektywności – polega na wspólnym dążeniu do osiągnięcia jak najlepszych efektów w realizacji zadań publicznych;</text:p>
                </text:list-item>
                <text:list-item>
                  <text:p text:style-name="P46">uczciwej konkurencji – równe traktowanie wszystkich Organizacji przy zlecaniu i realizacji zadań;</text:p>
                </text:list-item>
                <text:list-item>
                  <text:p text:style-name="P47">jawności – współpraca oparta na jawnych kryteriach wspierania Organizacji.<text:s/></text:p>
                </text:list-item>
              </text:list>
            </text:list-item>
          </text:list>
        </text:list-item>
      </text:list>
      <text:p text:style-name="P48"/>
      <text:p text:style-name="P49">Rozdział 3.</text:p>
      <text:p text:style-name="P50">Cel główny i cele szczegółowe programu</text:p>
      <text:p text:style-name="P51">§4.</text:p>
      <text:p text:style-name="P52">1. Celem głównym Programu jest zwiększenie udziału Organizacji w polityce rozwoju społecznego Gminy Sułoszowa.</text:p>
      <text:p text:style-name="P53">2. Celami szczegółowymi Programu są:</text:p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54">zwiększenie udziału Organizacji w realizacji zadań publicznych, służące lepszemu zaspokajaniu potrzeb społecznych i poprawie życia mieszkańców,</text:p>
                        </text:list-item>
                        <text:list-item>
                          <text:p text:style-name="P55">wzmocnienie potencjału ludzkiego, organizacyjnego i wizerunkowego sektora pozarządowego w Gminie,</text:p>
                        </text:list-item>
                        <text:list-item>
                          <text:p text:style-name="P56">rozwój instytucji i instrumentów dialogu obywatelskiego,</text:p>
                        </text:list-item>
                        <text:list-item>
                          <text:p text:style-name="P57">rozwój współpracy pomiędzy administracją samorządową a sektorem pozarządowym, służący efektywniejszej polityce rozwoju Gminy.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58"/>
      <text:p text:style-name="P59">Rozdział 4.</text:p>
      <text:p text:style-name="P60">Zakres współpracy i zadania priorytetowe</text:p>
      <text:p text:style-name="P61">§5.</text:p>
      <text:soft-page-break/>
      <text:p text:style-name="P62">Gmina współpracuje z Organizacjami w sferze zadań publicznych wymienionych w art. 4 ust. 1 Ustawy, o ile zadania te są zadaniami Gminy.</text:p>
      <text:p text:style-name="P63">§6.</text:p>
      <text:p text:style-name="P64">Zadaniami priorytetowymi w zakresie współpracy Gminy z Organizacjami w 2027 r. są zadania w zakresie:</text:p>
      <text:list text:style-name="LFO2" text:continue-numbering="true">
        <text:list-item>
          <text:p text:style-name="P65">Wspierania i upowszechniania kultury fizycznej i sportu:<text:s/></text:p>
        </text:list-item>
      </text:list>
      <text:list text:style-name="LFO3" text:continue-numbering="true">
        <text:list-item>
          <text:list>
            <text:list-item>
              <text:p text:style-name="P66">organizowanie imprez oraz zawodów sportowo-rekreacyjnych dla mieszkańców,</text:p>
            </text:list-item>
            <text:list-item>
              <text:p text:style-name="P67">stwarzanie warunków do rozwoju różnych dyscyplin sportu i rekreacji,</text:p>
            </text:list-item>
            <text:list-item>
              <text:p text:style-name="P68">organizowanie i prowadzenie szkolenia sportowego dzieci, młodzieży i dorosłych.</text:p>
            </text:list-item>
          </text:list>
        </text:list-item>
      </text:list>
      <text:list text:style-name="LFO2" text:continue-numbering="true">
        <text:list-item>
          <text:p text:style-name="P69">Kultury, sztuki, ochrony dóbr kultury i dziedzictwa narodowego:</text:p>
          <text:list text:continue-numbering="true">
            <text:list-item>
              <text:p text:style-name="P70">Kultywowanie, podtrzymywanie i upowszechnianie lokalnej tradycji, folkloru i historii regionu,</text:p>
            </text:list-item>
            <text:list-item>
              <text:p text:style-name="P71">Wspieranie i organizacja wydarzeń kulturalnych, festiwali, koncertów, przeglądów oraz wystaw dla mieszkańców Gminy,<text:s/></text:p>
            </text:list-item>
            <text:list-item>
              <text:p text:style-name="P72">Pozaszkolna edukacja artystyczna oraz prowadzenie warsztatów muzycznych i kulturalnych.</text:p>
            </text:list-item>
          </text:list>
        </text:list-item>
        <text:list-item>
          <text:p text:style-name="P73">Pomocy społecznej, działalności na rzecz rodziny, dzieci, młodzieży i seniorów:</text:p>
          <text:list text:continue-numbering="true">
            <text:list-item>
              <text:p text:style-name="P74">prowadzenie i rozwój Klubu Seniora oraz aktywizacja osób w wieku emerytalnym,</text:p>
            </text:list-item>
            <text:list-item>
              <text:p text:style-name="P75">pomoc osobom i rodzinom w trudnej sytuacji życiowej oraz wyrównywanie szans.</text:p>
            </text:list-item>
          </text:list>
        </text:list-item>
        <text:list-item>
          <text:p text:style-name="P76">Działalności wspomagającej rozwój wspólnot i społeczności lokalnych.</text:p>
        </text:list-item>
      </text:list>
      <text:p text:style-name="P77"/>
      <text:p text:style-name="P78">Rozdział 5.</text:p>
      <text:p text:style-name="P79">Formy współpracy i zasady udzielania dotacji</text:p>
      <text:p text:style-name="P80">§7.</text:p>
      <text:p text:style-name="P81">Współpraca gminy z organizacjami może mieć charakter finansowy i pozafinansowy.</text:p>
      <text:p text:style-name="P82">§8.</text:p>
      <text:list text:style-name="LFO2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83">Współpraca o charakterze finansowym może się odbywać w formach:</text:p>
                    </text:list-item>
                  </text:list>
                </text:list-item>
              </text:list>
            </text:list-item>
          </text:list>
        </text:list-item>
      </text:list>
      <text:list text:style-name="LFO4" text:continue-numbering="true">
        <text:list-item>
          <text:p text:style-name="P84">powierzania wykonywania zadań publicznych wraz z udzieleniem dotacji na finansowanie ich realizacji,</text:p>
        </text:list-item>
        <text:list-item>
          <text:p text:style-name="P85">wspierania wykonywania zadań publicznych wraz z udzieleniem dotacji na dofinansowanie ich realizacji.</text:p>
        </text:list-item>
      </text:list>
      <text:p text:style-name="P86">§9.</text:p>
      <text:list text:style-name="LFO5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87">Środki finansowe na realizację zadań publicznych przyznawane są w drodze:</text:p>
                                  <text:list text:continue-numbering="true">
                                    <text:list-item>
                                      <text:p text:style-name="P88">otwartych konkursów ofert ogłaszanych przez Wójta;</text:p>
                                    </text:list-item>
                                    <text:list-item>
                                      <text:p text:style-name="P89">z pominięciem otwartego konkursu ofert, na podstawie art. 19a Ustawy (tryb małych grantów);</text:p>
                                    </text:list-item>
                                    <text:list-item>
                                      <text:p text:style-name="P90">zakupu usług na zasadach określonych w ustawie z dnia 11 września 2019 r. Prawo zamówień publicznych.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list text:style-name="LFO2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91">Zgodnie z art. 14 ust. 4 Ustawy, w otwartych konkursach ofert Organ zlecający nie wymaga od Organizacji wniesienia finansowego wkładu własnego.</text:p>
                    </text:list-item>
                  </text:list>
                </text:list-item>
              </text:list>
            </text:list-item>
          </text:list>
        </text:list-item>
      </text:list>
      <text:p text:style-name="P92"/>
      <text:p text:style-name="P93">Rozdział 6.</text:p>
      <text:p text:style-name="P94">Uregulowania szczegółowe dotyczące trybu pozakonkursowego (małe grandy – art. 19a)</text:p>
      <text:p text:style-name="P95">§10.</text:p>
      <text:list text:style-name="LFO2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96">Na wniosek Organizacji, Gmina może przyznać dotację na realizację zadania publicznego o charakterze lokalnym lub regionalnym z pominięciem otwartego konkursu ofert, na zasadach określonych w art. 19a Ustawy oraz niniejszym Programie.</text:p>
                                </text:list-item>
                                <text:list-item>
                                  <text:p text:style-name="P97">Ograniczenia kwotowe i ilościowe:</text:p>
                                  <text:list text:continue-numbering="true">
                                    <text:list-item>
                                      <text:p text:style-name="P98"><text:span text:style-name="T99">Maksymalna kwota dotacji przyznana przez Wójta na realizację jednego zadania w trybie art. 19a Ustawy nie może przekroczyć<text:s/></text:span><text:span text:style-name="T100">5 000,00</text:span><text:span text:style-name="T101"><text:s/>zł.</text:span></text:p>
                                    </text:list-item>
                                    <text:list-item>
                                      <text:p text:style-name="P102"><text:span text:style-name="T103">Ta sama Organizacja w danym roku kalendarzowym może otrzymać z budżetu Gminy w trybie art. 19a maksymalnie<text:s/></text:span><text:span text:style-name="T104">1 dotację</text:span><text:span text:style-name="T105">, na łączną kwotę nieprzekraczającą<text:s/></text:span><text:span text:style-name="T106">5 000,00 zł.</text:span></text:p>
                                    </text:list-item>
                                    <text:list-item>
                                      <text:p text:style-name="P107"><text:span text:style-name="T108">Łączna suma dotacji przyznanych w trybie art. 19a w roku 2027 nie może przekroczyć<text:s/></text:span><text:span text:style-name="T109">10%</text:span><text:span text:style-name="T110"><text:s/>planowanych w budżecie Gminy środków na dotacje dla Organizacji.</text:span>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  <text:list-item>
                      <text:p text:style-name="P111">Wyłączenia przedmiotowe:</text:p>
                      <text:list text:continue-numbering="true">
                        <text:list-item>
                          <text:p text:style-name="P112">W trybie art. 19a Ustawy nie udziela się dotacji na zadania o charakterze stałym lub cyklicznym. Zadania te winny być składane wyłącznie w ramach otwartych konkursów ofert.</text:p>
                        </text:list-item>
                        <text:list-item>
                          <text:p text:style-name="P113">Dotacja z art. 19a nie może być przyznana na zadanie polegające wyłącznie na zakupie sprzętu, wyposażenia lub środków trwałych (np. zakup samych instrumentów lub strojów), jeśli zakup ten nie stanowi bezpośredniego i niezbędnego elementu realizowanego w ramach oferty wydarzenia publicznego lub działania edukacyjnego/kulturalnego dla mieszkańców.</text:p>
                        </text:list-item>
                        <text:list-item>
                          <text:p text:style-name="P114">Środki z dotacji w trybie art. 19a nie mogą być przeznaczone na sfinansowanie wkładu własnego Organizacji w projektach realizowanych z innych źródeł zewnętrznych (np. z budżetu Województwa lub programów rządowych).</text:p>
                        </text:list-item>
                      </text:list>
                    </text:list-item>
                    <text:list-item>
                      <text:p text:style-name="P115">Procedura i ocena:</text:p>
                      <text:list text:continue-numbering="true">
                        <text:list-item>
                          <text:p text:style-name="P116">Przyznanie dotacji w trybie art. 19a ma charakter uznaniowy. Złożenie oferty spełniającej wymogi formalne nie obliguje Wójta do przyznania dotacji.</text:p>
                        </text:list-item>
                        <text:list-item>
                          <text:p text:style-name="P117">W przypadku wyczerpania limitu środków budżetowych przeznaczonych na małe granty, oferty składane w tym trybie pozostawia się bez rozpatrzenia.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soft-page-break/>
      <text:p text:style-name="P118">Rozdział 7.</text:p>
      <text:p text:style-name="P119">Formy współpracy pozafinansowej</text:p>
      <text:p text:style-name="P120"><text:span text:style-name="T121">§ 11.</text:span></text:p>
      <text:p text:style-name="P122">Współpraca o charakterze pozafinansowym odbywa się w szczególności poprzez:</text:p>
      <text:list text:style-name="LFO6" text:continue-numbering="true">
        <text:list-item>
          <text:p text:style-name="P123">wzajemne informowanie się o planowanych kierunkach działalności i współdziałanie w celu ich harmonizowania;</text:p>
        </text:list-item>
        <text:list-item>
          <text:p text:style-name="P124">konsultowanie z Organizacjami projektów aktów normatywnych w dziedzinach dotyczących ich działalności statutowej;</text:p>
        </text:list-item>
        <text:list-item>
          <text:p text:style-name="P125">tworzenie wspólnych zespołów o charakterze doradczym i inicjatywnym;</text:p>
        </text:list-item>
        <text:list-item>
          <text:p text:style-name="P126">prowadzenie informacyjnego serwisu internetowego dla Organizacji wraz z bazą danych o gminnych Organizacjach;</text:p>
        </text:list-item>
        <text:list-item>
          <text:p text:style-name="P127">udostępnianie Organizacjom pomieszczeń Urzędu lub gminnych jednostek organizacyjnych w celu odbywania spotkań i realizacji projektów;</text:p>
        </text:list-item>
        <text:list-item>
          <text:p text:style-name="P128">udzielanie rekomendacji Organizacjom ubiegającym się o dofinansowanie z innych źródeł;</text:p>
        </text:list-item>
        <text:list-item>
          <text:p text:style-name="P129">obejmowanie patronatem Wójta lub Rady przedsięwzięć realizowanych przez Organizacje.</text:p>
        </text:list-item>
      </text:list>
      <text:p text:style-name="P130"/>
      <text:p text:style-name="P131">Rozdział 8.</text:p>
      <text:p text:style-name="P132">Wysokość środków planowanych na realizację programu</text:p>
      <text:p text:style-name="P133">§12.</text:p>
      <text:list text:style-name="LFO7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34"><text:span text:style-name="T135">Planowane środki finansowe na realizację programu w 2027 roku określa się w wysokości nie przekraczającej<text:s/></text:span><text:span text:style-name="T136">220 000,00 zł.</text:span></text:p>
                    </text:list-item>
                    <text:list-item>
                      <text:p text:style-name="P137">Ostateczna i szczegółowa wysokość środków przeznaczonych na Programu zostanie określona w uchwale budżetowej Rady Gminy Sułoszowa na 2027 r.</text:p>
                    </text:list-item>
                  </text:list>
                </text:list-item>
              </text:list>
            </text:list-item>
          </text:list>
        </text:list-item>
      </text:list>
      <text:p text:style-name="P138"/>
      <text:p text:style-name="P139">Rozdział 9.</text:p>
      <text:p text:style-name="P140">Tryb powołania i zasady działania komisji konkursowych</text:p>
      <text:p text:style-name="P141">§13.</text:p>
      <text:p text:style-name="P142">Ogłaszając konkurs, wójt powołuje w drodze zarządzenia komisję konkursową w celu zaopiniowania złożonych ofert.<text:s/></text:p>
      <text:p text:style-name="P143">§14.</text:p>
      <text:p text:style-name="P144">W pracach komisji konkursowej nie mogą uczestniczyć osoby powiązane z podmiotami składającymi oferty, co do których mogą istnieć zastrzeżenia dotyczące zachowania bezstronności.</text:p>
      <text:p text:style-name="P145">§15.</text:p>
      <text:soft-page-break/>
      <text:list text:style-name="LFO7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46">Konkurs przeprowadzany jest, gdy wpłynie co najmniej jedna oferta.</text:p>
                                </text:list-item>
                                <text:list-item>
                                  <text:p text:style-name="P147">Dla ważności posiedzenia komisji konieczna jest obecność co najmniej połowy jej składu.</text:p>
                                </text:list-item>
                                <text:list-item>
                                  <text:p text:style-name="P148">Komisja podejmuje rozstrzygnięcia zwykłą większością głosów w głosowaniu jawnym.</text:p>
                                </text:list-item>
                                <text:list-item>
                                  <text:p text:style-name="P149">Wyniki otwartego konkursu ofert ogłaszane są w BIP, na stronie internetowej Urzędu oraz na tablicy ogłoszeń w siedzibie Urzędu.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50"/>
      <text:p text:style-name="P151">Rozdział 10.</text:p>
      <text:p text:style-name="P152">Sposób oceny realizacji programu i sprawozdawczość</text:p>
      <text:p text:style-name="P153">§16.</text:p>
      <text:p text:style-name="P154">Ocena realizacji programu dokonywana będzie na podstawie następujących wskaźników:</text:p>
      <text:list text:style-name="LFO2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55">liczba ogłoszonych otwartych konkursów ofert, złożonych ofert oraz podpisanych umów;</text:p>
                                </text:list-item>
                                <text:list-item>
                                  <text:p text:style-name="P156">liczba wniosków złożonych i umów podpisanych w trybie art. 19a Ustawy;</text:p>
                                </text:list-item>
                                <text:list-item>
                                  <text:p text:style-name="P157">liczba Organizacji współpracujących z Gminą;</text:p>
                                </text:list-item>
                                <text:list-item>
                                  <text:p text:style-name="P158">liczba inicjatyw realizowanych przez Organizacje, objętych patronatem Gminy.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59">§17.</text:p>
      <text:p text:style-name="P160">Sprawozdanie z realizacji Programu za rok 2027 zostanie przedłożone Radzie Gminy Sułoszowa do dnia 31 maja 2028 r.</text:p>
      <text:p text:style-name="P161"/>
      <text:p text:style-name="P1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Hiperłącze" style:display-name="Hiperłącze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3" style:family="text">
      <style:text-properties style:font-name="Calibri Light" style:font-name-asian="NSimSun" style:font-name-complex="Calibri Light"/>
    </style:style>
    <style:style style:name="WW_CharLFO5LVL1" style:family="text">
      <style:text-properties style:font-name="Calibri Light" style:font-name-asian="NSimSun" style:font-name-complex="Calibri Light"/>
    </style:style>
    <style:style style:name="WW_CharLFO5LVL4" style:family="text">
      <style:text-properties style:font-name="Calibri Light" style:font-name-asian="NSimSun" style:font-name-complex="Calibri Ligh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ariola</meta:initial-creator>
    <dc:creator>Mariola Sołtysik-Czarnota</dc:creator>
    <meta:creation-date>2024-08-26T09:53:00Z</meta:creation-date>
    <dc:date>2026-09-14T13:00:00Z</dc:date>
    <meta:print-date>2026-09-14T13:00:00Z</meta:print-date>
    <meta:template xlink:href="Normal" xlink:type="simple"/>
    <meta:editing-cycles>25</meta:editing-cycles>
    <meta:editing-duration>PT25860S</meta:editing-duration>
    <meta:document-statistic meta:page-count="6" meta:paragraph-count="18" meta:word-count="1352" meta:character-count="9452" meta:row-count="67" meta:non-whitespace-character-count="8118"/>
  </office:meta>
</office:document-meta>
</file>